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20%"/>
    </style:style>
    <style:style style:name="P2" style:family="paragraph" style:parent-style-name="Standard">
      <style:text-properties style:font-name="Times New Roman" fo:font-size="14pt" style:font-size-asian="14pt" style:font-size-complex="14pt"/>
    </style:style>
    <style:style style:name="P3" style:family="paragraph" style:parent-style-name="Standard">
      <style:paragraph-properties fo:margin-top="0cm" fo:margin-bottom="0cm" fo:line-height="120%"/>
    </style:style>
    <style:style style:name="P4" style:family="paragraph" style:parent-style-name="Standard">
      <style:paragraph-properties fo:margin-top="0cm" fo:margin-bottom="0cm" fo:line-height="120%"/>
      <style:text-properties style:font-name="Times New Roman" fo:font-size="14pt" style:font-size-asian="14pt" style:font-size-complex="14pt"/>
    </style:style>
    <style:style style:name="P5" style:family="paragraph" style:parent-style-name="Standard">
      <style:paragraph-properties fo:margin-top="0cm" fo:margin-bottom="0cm" fo:line-height="100%"/>
      <style:text-properties style:font-name="Times New Roman" fo:font-size="14pt" style:font-size-asian="14pt" style:font-size-complex="14pt"/>
    </style:style>
    <style:style style:name="P6" style:family="paragraph" style:parent-style-name="Standard">
      <style:paragraph-properties fo:margin-top="0cm" fo:margin-bottom="0cm" fo:line-height="100%"/>
      <style:text-properties style:font-name="Times New Roman" fo:font-size="14pt" fo:language="en" fo:country="US" style:font-size-asian="14pt" style:font-size-complex="14pt"/>
    </style:style>
    <style:style style:name="P7" style:family="paragraph" style:parent-style-name="Standard">
      <style:paragraph-properties fo:margin-top="0cm" fo:margin-bottom="0cm" fo:line-height="100%"/>
    </style:style>
    <style:style style:name="P8" style:family="paragraph" style:parent-style-name="Standard">
      <style:paragraph-properties fo:margin-top="0cm" fo:margin-bottom="0cm" fo:line-height="100%" fo:text-align="center" style:justify-single-word="false"/>
    </style:style>
    <style:style style:name="P9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4pt" style:font-size-asian="14pt" style:font-size-complex="14pt"/>
    </style:style>
    <style:style style:name="T3" style:family="text">
      <style:text-properties style:font-name="Times New Roman" fo:font-size="14pt" style:font-size-asian="14pt" style:font-size-complex="14pt" style:font-style-complex="italic"/>
    </style:style>
    <style:style style:name="T4" style:family="text">
      <style:text-properties style:font-name="Times New Roman" fo:font-size="14pt" fo:font-weight="bold" style:font-size-asian="14pt" style:font-weight-asian="bold" style:font-size-complex="14pt"/>
    </style:style>
    <style:style style:name="T5" style:family="text">
      <style:text-properties style:font-name="Times New Roman" fo:font-size="12pt" style:font-size-asian="12pt" style:font-size-complex="12pt"/>
    </style:style>
    <style:style style:name="T6" style:family="text">
      <style:text-properties style:font-name="Times New Roman" fo:font-size="12pt" fo:language="en" fo:country="US" style:font-size-asian="12pt" style:font-size-complex="12pt"/>
    </style:style>
    <style:style style:name="T7" style:family="text">
      <style:text-properties style:font-name="Times New Roman" fo:font-size="12pt" fo:font-weight="bold" style:font-size-asian="12pt" style:font-weight-asian="bold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2">Родительское собрание в 1 классе.</text:span></text:p>
      <text:p text:style-name="Standard"><text:span text:style-name="T2"><text:s text:c="5"/>Первый год обучения <text:s/>трудный для ребенка. <text:s/>Особенно <text:s/>первые недели обучения. <text:s/>Они характеризуются <text:s/>достаточно низким уровнем и неустойчивостью работоспособности. По интенсивности и напряженности изменений, происходящих в организме ребенка в процессе учебных занятий в первые недели обучения, учебную нагрузку можно сравнить с воздействием на взрослый, хорошо тренированный организм экстремальных нагрузок.</text:span></text:p>
      <text:p text:style-name="Standard"><text:span text:style-name="T2">Только на 5-6 неделе обучения постепенно нарастают и становятся более устойчивыми показатели работоспособности, <text:s/>наступает относительно устойчивое приспособление ко всему комплексу нагрузок, связанных с обучением.</text:span></text:p>
      <text:p text:style-name="Standard"><text:span text:style-name="T2"><text:s/>В дошкольном возрасте ведущей являлась <text:s/>игровая деятельность. <text:s/>Основное психологическое различие игровой и учебной деятельности состоит в том, что игровая деятельность является свободной, а учебная деятельность построена на основе произвольных усилий ребенка. Следует отметить так же и то, что <text:s/>переход ребенка от игровой деятельности к учебной осуществляется не по его воле, не естественным для него путем, а как бы “навязан” ему сверху.</text:span></text:p>
      <text:p text:style-name="Standard"><text:span text:style-name="T2"><text:s text:c="7"/>Сейчас ещё идет время адаптации детей, этот период может длиться от 2 <text:s/>до 4 месяцев, в крайних случаях до полугода, всё индивидуально.</text:span><text:span text:style-name="T1"> </text:span><text:span text:style-name="T2">Значительная часть детей <text:s/>адаптируется в течение первых двух-трех месяцев обучения. Это проявляется в том, что ребенок привыкает к коллективу, ближе узнает своих одноклассников, приобретает друзей. У детей, благополучно прошедших адаптацию, преобладает хорошее настроение, активное отношение к учебе, желание посещать школу, добросовестно и без видимого напряжения выполнять требования учителя. Другим детям <text:s/>требуется больше времени для привыкания к новой школьной жизни. Они могут до конца первого полугодия предпочитать игровую деятельность учебной, не сразу выполняют требование учителя, часто выясняют отношения со сверстниками неадекватными методами (дерутся, капризничают, жалуются, плачут). У этих детей встречаются трудности и в усвоении учебных программ.</text:span></text:p>
      <text:p text:style-name="Standard"><text:span text:style-name="T2">На уроках обычно <text:s/>работают, сами поднимают руки <text:s/>13-15 человек, но состав этой группы все время меняется. Поэтому поименно назвать очень трудно.</text:span></text:p>
      <text:p text:style-name="Standard"><text:span text:style-name="T2">Не все дети бывают активны. Есть очень пассивные . В основном <text:s/>на одном уроке работают, руку поднимают, на другом отдыхают. И все же с <text:s/>первых <text:s/>дней обучения выделилась группа учащихся, которые <text:s/>работают на всех уроках, это:</text:span></text:p>
      <text:p text:style-name="Standard"><text:span text:style-name="T2">Алексей, Лаура, Надежда, Матвей , Матвей К., Настя С, <text:s/>Злата, <text:s/>Настя К.</text:span></text:p>
      <text:p text:style-name="Standard"><text:span text:style-name="T2">Есть ребята, которые на уроке, чтобы привлечь внимание, почувствовать себя учеником, поднимают руку, а ответа не знают. Есть, наоборот, знают, но руку не </text:span><text:soft-page-break/><text:span text:style-name="T2">поднимают. Кирилл очень неуверен в своих знаниях и боится лишний раз поднять руку, старается подсмотреть ответ у соседа, хотя сам его знает.</text:span></text:p>
      <text:p text:style-name="Standard"><text:span text:style-name="T3"><text:s text:c="5"/>Все дети добросовестно дома выполняют рекомендации и в этом ваша заслуга, уважаемые родители. <text:s/>Цель тренировочных упражнений не только в том, чтобы закрепить навык, полученный на уроке, но и <text:s text:c="2"/>лишний раз ребенку пообщаться с мамой, папой, рассказать о своих переживаниях, планах. Важно, чтобы <text:s/>ребенок чувствовал заинтересованность родителей и не боялся рассказать всё, что его беспокоит. Психологи советуют, чтобы в семье было взаимопонимание, доброжелательные отношения, нужно обнимать, целовать или просто погладить ребенка не меньше 8 раз (это относится и ко взрослым членам семьи).</text:span></text:p>
      <text:p text:style-name="Standard"><text:span text:style-name="T3"><text:s text:c="2"/></text:span></text:p>
      <text:p text:style-name="Standard"><text:span text:style-name="T2">На уроках без замечаний всегда работают- Алексей, <text:s/>Лаура, <text:s/>Надежда, Настя С., Матвей Т... Возраст 7-8 лет является сензитивным периодом для усвоения моральных норм. Это единственный момент в жизни человека, когда он психологически готов к пониманию норм и правил и к их повседневному выполнению. Саморегуляция поведения у некоторых <text:s/>детей в классе отсутствует. Давайте <text:s/>учить детей <text:s/>управлять своим поведением. Во многих ситуациях ребенок не может самостоятельно выбрать линию поведения, и в этом случае он ориентируется на поведение других детей. Один побежал, другому тоже надо. Своей головы нет. Часто при разборе конфликта перекладывают вину <text:s/>друг на друга вместо того, чтобы признать свою неправоту и постараться исправиться. Необходимо научить ребёнка сдерживать негативные проявления в поведении, самостоятельно останавливать ссору, а не разжигать её. Младший школьный возраст – это период, когда зарождается детская дружба. <text:s/>Всегда можно договориться, если нет, лучше отойти в сторону. От того, как ведёт себя ребёнок в коллективе, зависит отношение к нему окружающих.</text:span></text:p>
      <text:p text:style-name="Standard"><text:span text:style-name="T2">Еще одна проблема в классе – это громкоговорение. Дети даже между собой очень громко говорят. Дома постарайтесь, пожалуйста, сами сбавить громкость и если ребенок начнет переспрашивать, не торопитесь повторять ему свой вопрос или просьбу. Иначе он привыкнет, что ему достаточно переспросить, вместо того, чтобы вникнуть с 1-го раза. Мне приходится по несколько раз повторять одно и то же. Дети слушают, но не слышат, т.е. не вникают в суть произнесенной фразы, не сразу могут повторить, сказанное мной. Тяжело строятся парами, не все научились ходить строем. <text:s/>Приходится брать за руку и ставить в строй, но пока поставишь последнюю пару, первая уже распалась, <text:s/>а время ограничено.</text:span></text:p>
      <text:p text:style-name="Standard"><text:span text:style-name="T2">Большой вред приносят телефоны. По любому поводу, чуть ребенка задели, звонок родителям, родители расстроены, переживают, торопятся в школу узнать, <text:s/>в чем дело, а пока добираются <text:s/>конфликт уже разрешен, ребенок спокоен, занят другим делом. Нет необходимости в школе в телефоне. Приводите вы, забираете – вы. Телефоны отвлекают от учебы. </text:span></text:p>
      <text:p text:style-name="Standard"><text:soft-page-break/><text:span text:style-name="T2">Так же и игрушки. Это относится к травмоопасным. Разрешаю приносить настольные игры , мальчикам- машинки, девочки, в основном, рисуют.</text:span></text:p>
      <text:p text:style-name="Standard"><text:span text:style-name="T2">У некоторых детей проявляются недостатки в воспитании. Дети могут подойти к учительскому столу, лечь на него, копаться в тетрадях, без разрешения брать вещи со стола.</text:span></text:p>
      <text:p text:style-name="P1"><text:span text:style-name="T2">Не будем забывать о том, что, <text:s/>ребенок учится тому, что видит у себя в дому, родители пример ему.</text:span></text:p>
      <text:p text:style-name="P1"><text:span text:style-name="T2">Первый год обучения определяет порой всю последующую школьную жизнь ребенка. Многое на этом пути зависит от родителей первоклассника.</text:span></text:p>
      <text:p text:style-name="P1"><text:span text:style-name="T2">Какую же помощь можете оказать вы своему ребёнку.</text:span></text:p>
      <text:p text:style-name="P3"><text:span text:style-name="T2">Самое важное и необходимое для ребенка любого возраста, а для первоклассника особенно - это правильный режим дня. Большинство родителей знают это, но на практике довольно трудно убедить, что многие трудности обучения, ухудшение здоровья связаны именно с нарушениями режима. Говорить о хорошем физическом состоянии ребенка, который не бывает на воздухе, не двигается, ест когда попало и что попало, и сидит за письменным столом или за компьютером в течение нескольких часов, а потом два-три часа у телевизора, не приходится. Очень важно иметь расписание дня, составленное вместе с ребенком, и ГЛАВНОЕ - его соблюдать. Нельзя требовать от ребенка организованности и самоконтроля, если сами родители не в состоянии соблюдать ими же установленные правила.</text:span></text:p>
      <text:p text:style-name="P4"/>
      <text:p text:style-name="P3"><text:span text:style-name="T2"><text:s text:c="3"/>1. Важно укладывать ребенка спать не позже 9 часов вечера. Детям семи лет рекомендуется спать не менее 11 часов в сутки. Выспавшись, ваш первоклассник успеет позавтракать, сделать зарядку и окончательно проснуться перед уроками.</text:span></text:p>
      <text:p text:style-name="P3"><text:span text:style-name="T2">После школы первокласснику желательно спать днем, так как с непривычки детский организм будет сильно уставать.</text:span></text:p>
      <text:p text:style-name="P1"><text:span text:style-name="T2">2. В режим дня обязательно нужно включить утреннюю зарядку и прогулки (продолжительностью 2 часа). Подсчитано, что обычно первоклассник гуляет в среднем 30 минут в день.</text:span></text:p>
      <text:p text:style-name="P1"><text:span text:style-name="T2">3. Прививайте ребенку культуру активного отдыха: пусть он проводит свободное время не у телевизора, а в движении. Запишите его в бассейн, приучайте к прогулкам перед сном в хорошую погоду - все это пойдет ему на пользу и поможет предотвратить многие заболевания.</text:span></text:p>
      <text:p text:style-name="P1"><text:span text:style-name="T2"><text:s/>4. <text:s/>Не забывайте следить за правильной осанкой ребенка за столом - расстояние от книги <text:s/>до глаз должно соблюдаться неуклонно, иначе страдает не только осанка, но и зрение.</text:span></text:p>
      <text:p text:style-name="P1"><text:soft-page-break/><text:span text:style-name="T2">Приучайте к самостоятельности. </text:span></text:p>
      <text:p text:style-name="P1"><text:span text:style-name="T2">С 1 сентября ваши дети стали моими детьми. Радости и огорчения у нас теперь общие. Жить нам теперь вместе. Будем помогать друг другу. Здоровья вам и удачи в воспитании ваших детей!</text:span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8"><text:span text:style-name="T4"/></text:p>
      <text:p text:style-name="P8"><text:span text:style-name="T4"/></text:p>
      <text:p text:style-name="P8"><text:span text:style-name="T4"/></text:p>
      <text:p text:style-name="P8"><text:span text:style-name="T4"/></text:p>
      <text:p text:style-name="P8"><text:span text:style-name="T4"/></text:p>
      <text:p text:style-name="P8"><text:span text:style-name="T4"/></text:p>
      <text:p text:style-name="P8"><text:span text:style-name="T4"/></text:p>
      <text:p text:style-name="P8"><text:span text:style-name="T7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ru" fo:country="RU" style:letter-kerning="true" style:font-size-asian="10pt" style:language-asian="ru" style:country-asian="RU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0pt" fo:language="ru" fo:country="RU" style:letter-kerning="true" style:font-name-asian="Calibri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353cm" fo:line-height="115%" fo:orphans="2" fo:widows="2" style:writing-mode="lr-tb"/>
      <style:text-properties style:use-window-font-color="true" fo:font-size="11pt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  <style:text-properties style:font-name="Times New Roman" fo:font-size="10pt" style:font-name-asian="Times New Roman1" style:font-size-asian="10pt" style:language-asian="ru" style:country-asian="RU" style:font-size-complex="10pt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Default_20_Paragraph_20_Font" style:display-name="Default Paragraph Font" style:family="text"/>
    <style:style style:name="Нижний_20_колонтитул_20_Знак" style:display-name="Нижний колонтитул Знак" style:family="text">
      <style:text-properties fo:language="ru" fo:country="RU" style:font-name-asian="Times New Roman1" style:language-asian="ru" style:country-asian="RU" style:font-name-complex="Times New Roman1" style:language-complex="ar" style:country-complex="SA"/>
    </style:style>
    <style:style style:name="Текст_20_выноски_20_Знак" style:display-name="Текст выноски Знак" style:family="text" style:parent-style-name="Default_20_Paragraph_20_Font">
      <style:text-properties style:font-name="Tahoma" fo:font-size="8pt" style:font-size-asian="8pt" style:language-asian="en" style:country-asian="US" style:font-name-complex="Tahoma1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Учитель кабинета 25</meta:initial-creator>
    <meta:editing-cycles>12</meta:editing-cycles>
    <meta:print-date>2015-12-17T11:17:00</meta:print-date>
    <meta:creation-date>2011-10-26T12:52:00</meta:creation-date>
    <dc:date>2016-02-24T08:56:19.85</dc:date>
    <meta:editing-duration>PT8M29S</meta:editing-duration>
    <meta:generator>OpenOffice/4.1.0$Win32 OpenOffice.org_project/410m18$Build-9764</meta:generator>
    <meta:document-statistic meta:table-count="0" meta:image-count="0" meta:object-count="0" meta:page-count="4" meta:paragraph-count="27" meta:word-count="1123" meta:character-count="7905"/>
    <meta:user-defined meta:name="AppVersion">14.0000</meta:user-defined>
    <meta:user-defined meta:name="Company">МОУ Средняя школа № 37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