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/>
    <style:font-face style:name="Mangal1" svg:font-family="Mangal"/>
    <style:font-face style:name="OpenSymbol" svg:font-family="OpenSymbol"/>
    <style:font-face style:name="Tahoma" svg:font-family="Tahoma, Geneva, sans-serif"/>
    <style:font-face style:name="Times New Roman" svg:font-family="'Times New Roman', serif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 style:list-style-name="L1">
      <style:paragraph-properties fo:widows="1"/>
      <style:text-properties fo:font-variant="normal" fo:text-transform="none" fo:color="#000000" style:font-name="Times New Roman" fo:font-size="12pt" fo:letter-spacing="normal" fo:font-style="normal" fo:font-weight="normal" style:font-size-asian="12pt" style:font-size-complex="12pt"/>
    </style:style>
    <style:style style:name="P2" style:family="paragraph" style:parent-style-name="Text_20_body" style:list-style-name="L2">
      <style:paragraph-properties fo:widows="1"/>
      <style:text-properties fo:font-variant="normal" fo:text-transform="none" fo:color="#000000" style:font-name="Times New Roman" fo:font-size="12pt" fo:letter-spacing="normal" fo:font-style="normal" fo:font-weight="normal" style:font-size-asian="12pt" style:font-size-complex="12pt"/>
    </style:style>
    <style:style style:name="P3" style:family="paragraph" style:parent-style-name="Text_20_body" style:list-style-name="L3">
      <style:paragraph-properties fo:widows="1"/>
      <style:text-properties fo:font-variant="normal" fo:text-transform="none" fo:color="#000000" style:font-name="Times New Roman" fo:font-size="12pt" fo:letter-spacing="normal" fo:font-style="normal" fo:font-weight="normal" style:font-size-asian="12pt" style:font-size-complex="12pt"/>
    </style:style>
    <style:style style:name="P4" style:family="paragraph" style:parent-style-name="Text_20_body" style:list-style-name="L4">
      <style:paragraph-properties fo:widows="1"/>
      <style:text-properties fo:font-variant="normal" fo:text-transform="none" fo:color="#000000" style:font-name="Times New Roman1" fo:font-size="12pt" fo:letter-spacing="normal" fo:font-style="normal" fo:font-weight="normal" style:font-size-asian="12pt" style:font-size-complex="12pt"/>
    </style:style>
    <style:style style:name="P5" style:family="paragraph" style:parent-style-name="Text_20_body">
      <style:paragraph-properties fo:margin-left="0cm" fo:margin-right="0cm" fo:text-align="center" style:justify-single-word="false" fo:widows="1" fo:text-indent="0cm" style:auto-text-indent="false"/>
      <style:text-properties fo:font-variant="normal" fo:text-transform="none" fo:color="#000000" style:font-name="Times New Roman" fo:font-size="12pt" fo:letter-spacing="normal" fo:language="ru" fo:country="RU" fo:font-style="normal" fo:font-weight="bold" style:font-size-asian="12pt" style:font-size-complex="12pt"/>
    </style:style>
    <style:style style:name="P6" style:family="paragraph" style:parent-style-name="Text_20_body">
      <style:paragraph-properties fo:margin-left="0cm" fo:margin-right="0cm" fo:text-align="center" style:justify-single-word="false" fo:widows="1" fo:text-indent="0cm" style:auto-text-indent="false"/>
      <style:text-properties fo:font-variant="normal" fo:text-transform="none" fo:color="#000000" style:font-name="Times New Roman" fo:font-size="12pt" fo:letter-spacing="normal" fo:font-style="normal" fo:font-weight="bold" style:font-size-asian="12pt" style:font-size-complex="12pt"/>
    </style:style>
    <style:style style:name="P7" style:family="paragraph" style:parent-style-name="Text_20_body">
      <style:paragraph-properties fo:margin-left="0cm" fo:margin-right="0cm" fo:widows="1" fo:text-indent="0cm" style:auto-text-indent="false"/>
      <style:text-properties fo:font-variant="normal" fo:text-transform="none" fo:color="#000000" style:font-name="Times New Roman" fo:font-size="12pt" fo:letter-spacing="normal" fo:font-style="normal" fo:font-weight="bold" style:font-size-asian="12pt" style:font-size-complex="12pt"/>
    </style:style>
    <style:style style:name="P8" style:family="paragraph" style:parent-style-name="Text_20_body">
      <style:paragraph-properties fo:margin-left="0cm" fo:margin-right="0cm" fo:widows="1" fo:text-indent="0cm" style:auto-text-indent="false"/>
      <style:text-properties fo:font-variant="normal" fo:text-transform="none" fo:color="#000000" style:font-name="Times New Roman" fo:font-size="12pt" fo:letter-spacing="normal" fo:font-style="normal" fo:font-weight="normal" style:font-size-asian="12pt" style:font-size-complex="12pt"/>
    </style:style>
    <style:style style:name="P9" style:family="paragraph" style:parent-style-name="Text_20_body">
      <style:paragraph-properties fo:margin-left="0cm" fo:margin-right="0cm" fo:widows="1" fo:text-indent="0cm" style:auto-text-indent="false"/>
      <style:text-properties fo:font-variant="normal" fo:text-transform="none" fo:color="#000000" style:font-name="Tahoma" fo:font-size="12pt" fo:letter-spacing="normal" fo:font-style="normal" fo:font-weight="normal" style:font-size-asian="12pt" style:font-size-complex="12pt"/>
    </style:style>
    <style:style style:name="P10" style:family="paragraph" style:parent-style-name="Text_20_body">
      <style:paragraph-properties fo:margin-left="0cm" fo:margin-right="0cm" fo:widows="1" fo:text-indent="0cm" style:auto-text-indent="false"/>
      <style:text-properties fo:font-variant="normal" fo:text-transform="none" fo:color="#000000" style:font-name="Times New Roman1" fo:font-size="12pt" fo:letter-spacing="normal" fo:font-style="normal" fo:font-weight="normal" style:font-size-asian="12pt" style:font-size-complex="12pt"/>
    </style:style>
    <style:style style:name="P11" style:family="paragraph" style:parent-style-name="Text_20_body">
      <style:paragraph-properties fo:margin-left="0cm" fo:margin-right="0cm" fo:widows="1" fo:text-indent="0cm" style:auto-text-indent="false"/>
      <style:text-properties fo:font-size="12pt" style:font-size-asian="12pt" style:font-size-complex="12pt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weight="bold"/>
    </style:style>
    <style:style style:name="T3" style:family="text">
      <style:text-properties style:font-name="Times New Roman" fo:font-size="14pt"/>
    </style:style>
    <style:style style:name="T4" style:family="text">
      <style:text-properties style:font-name="Times New Roman" fo:font-size="14pt" fo:font-weight="bold"/>
    </style:style>
    <style:style style:name="T5" style:family="text">
      <style:text-properties style:font-name="Times New Roman" fo:font-size="14pt" fo:font-style="italic"/>
    </style:style>
    <style:style style:name="T6" style:family="text">
      <style:text-properties style:font-name="Times New Roman" fo:font-style="italic"/>
    </style:style>
    <style:style style:name="T7" style:family="text">
      <style:text-properties fo:font-variant="normal" fo:text-transform="none" fo:color="#000000" style:font-name="Times New Roman" fo:letter-spacing="normal" fo:font-style="normal" fo:font-weight="bold"/>
    </style:style>
    <text:list-style style:name="L1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number text:level="1" text:style-name="Numbering_20_Symbols" style:num-suffix="." style:num-format="1">
        <style:list-level-properties text:space-before="1.247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Детская агрессия</text:p>
      <text:p text:style-name="P6">Ход собрания</text:p>
      <text:p text:style-name="P11"/>
      <text:p text:style-name="P9"><text:span text:style-name="T2">I. Вступительное слово классного руководителя</text:span></text:p>
      <text:p text:style-name="P8">- Уважаемые мамы и папы! Тема нашей новой встречи серьезна и трудна. Это тема проявления нашими детьми жестокости и агрессии.</text:p>
      <text:p text:style-name="P8">Возраст проявления агрессии явно помолодел. Агрессию проявляют не только подростки и взрослые, но и малыши. С чем это связано? Как бороться с проявлениями детской агрессии? И как мы, взрослые, можем помочь детям преодолеть ее. На эти и другие вопросы мы попытаемся сегодня ответить.</text:p>
      <text:p text:style-name="P11"><text:span text:style-name="T7">II. Выступление школьного психолога. Что такое агрессия?</text:span></text:p>
      <text:p text:style-name="P7">1. Определение понятия «агрессия» и его характерные черты.</text:p>
      <text:p text:style-name="P9"><text:span text:style-name="T2">Агрессия –</text:span><text:span text:style-name="T1">это поведение, которое причиняет вред предмету или предметам, человеку или групп е людей. Агрессия может проявляться физически (драки) и вербально ( нарушение прав другого человека без физического вмешательства).</text:span></text:p>
      <text:p text:style-name="P8">В психологии различают два вида агрессии: инструментальную и враждебную.</text:p>
      <text:p text:style-name="P8">Инструментальная агрессия проявляется человеком для достижения определенной цели. Она очень часто выражается у маленьких детей ( я хочу забрать игрушку, предмет и т.д.). У старших, т.е. у наших с вами детей, больше проявляется враждебная агрессия, направленная на то чтобы причинить человеку боль.</text:p>
      <text:p text:style-name="P8">Очень часто агрессию, ее проявление, путают с настойчивостью, напористостью. Как вы считаете, это качества равнозначные? Что вас больше обрадует в вашем ребенке: настойчивость или агрессивность? Безусловно, настойчивость. Это качество в сравнении с агрессивностью имеет социально приемлемые формы, т.к. не допускает оскорбления, издевательства и т. д.</text:p>
      <text:p text:style-name="P8">Уровень агрессивности детей меняется в зависимости от ситуации в большей или меньшей степени, но иногда агрессивность принимает устойчивые формы. Причин для такого поведения много: положение ребенка в коллективе, отношение к нему сверстников, взаимоотношения с учителем и т.д.</text:p>
      <text:p text:style-name="P8">Стойкая агрессивность некоторых детей проявляется в том, что они иначе, чем другие, понимают иногда поведение , интерпретируя его как враждебное.</text:p>
      <text:p text:style-name="P8">семье и средствах массовой информации.</text:p>
      <text:p text:style-name="P8">Очень часто причиной детской агрессии является семейная ситуация.</text:p>
      <text:p text:style-name="P8">Агрессивное поведение членов семьи в обыденных жизненных ситуациях: крики, ругань, хамство, унижение друг друга, взаимные упреки и оскорбления. Психологи считают, что ребенок проявляет агрессивность в обыденной жизни в несколько раз чаще там, где агрессию взрослых он видел ежедневно, и она стала нормой жизни.</text:p>
      <text:p text:style-name="P8">Непоследовательность родителей в обучении детей правилам и нормам поведения. Эта методика отвратительна тем, что у детей не формируется нравственный стержень поведения: сегодня родителям говорить одно, и они навязывают эту линию поведения детям, завтра им удобно говорить другое, что вновь навязывается детям.</text:p>
      <text:p text:style-name="P8">Это приводит к растерянности, озлоблению, агрессии против родителей и других людей.</text:p>
      <text:p text:style-name="P9"><text:span text:style-name="T1">В воспитании можно выделить две пары важных признаков, которые позитивно или негативно влияют на формирование детской агрессивности:</text:span><text:span text:style-name="T6">расположение или неприятие.</text:span></text:p>
      <text:p text:style-name="P8"><text:soft-page-break/>Чем характеризуется и как влияет на преодоление агрессивности расположение? Семья помогает ребенку:</text:p>
      <text:list xml:id="list33548613" text:style-name="L1">
        <text:list-item>
          <text:p text:style-name="P1">преодолеть трудности;</text:p>
        </text:list-item>
        <text:list-item>
          <text:p text:style-name="P1">использует в своем арсенале умение слушать ребенка;</text:p>
        </text:list-item>
        <text:list-item>
          <text:p text:style-name="P1">включает в общение тепло, доброе слово, ласковый взгляд.</text:p>
        </text:list-item>
      </text:list>
      <text:p text:style-name="P8">Неприятие, наоборот, стимулирует детскую агрессивность. Оно же характеризуется безразличием, устранением от общения, нетерпимостью и властностью, враждебностью к факту существования ребенка. Неприятие ребенка приводит к проявлению такого заболевания, как детский госпитализм. Что это такое? Одиночество, отсутствие желания общаться с родными людьми, отсутствие в семье традиций, обычаев, законов.</text:p>
      <text:p text:style-name="P8">Огромное значение в воспитании детей имеет поощрение: словом, взглядом, жестом, действием. Очень значимо для человека и наказание, если:</text:p>
      <text:list xml:id="list33553562" text:style-name="L2">
        <text:list-item>
          <text:p text:style-name="P2">оно следует немедленно за поступком;</text:p>
        </text:list-item>
        <text:list-item>
          <text:p text:style-name="P2">объяснено ребенку;</text:p>
        </text:list-item>
        <text:list-item>
          <text:p text:style-name="P2">оно суровое, но не жестокое;</text:p>
        </text:list-item>
        <text:list-item>
          <text:p text:style-name="P2">оно оценивает действия ребенка, а не его человеческие качества. Наказывая ребенка, отец и мать проявляют терпение, спокойствие и выдержку.</text:p>
        </text:list-item>
      </text:list>
      <text:p text:style-name="P7">2.Анализ исследования психологической службы.</text:p>
      <text:p text:style-name="P11"><text:span text:style-name="T7">III. Анализ анкетирования</text:span></text:p>
      <text:p text:style-name="P7">Анкета для родителей</text:p>
      <text:p text:style-name="P8">1.Бывает ли ваш ребенок агрессивным?</text:p>
      <text:p text:style-name="P8">2.В каких ситуациях он проявляет агрессию?</text:p>
      <text:p text:style-name="P8">3.Против кого он проявляет агрессию?</text:p>
      <text:p text:style-name="P8">4.Что вы предпринимаете в семье, чтобы преодолеть агрессивность ребенка?</text:p>
      <text:p text:style-name="P11"/>
      <text:p text:style-name="P8">Классный руководитель анализирует ответы родителей.</text:p>
      <text:p text:style-name="P8">Проводится обмен мнениями по теме собрания.</text:p>
      <text:p text:style-name="P9"><text:span text:style-name="T1">V. Выступление классного руководителя по теме «Коррекция агрессивности в поведении детей»</text:span></text:p>
      <text:p text:style-name="P8">- Понятие «агрессивность» воспринимается нами как нечто из ряда вон выходящее. На самом же деле – это прежде всего обычный феномен взаимоотношений между людьми, составная часть этих отношений.</text:p>
      <text:p text:style-name="P8">Если ребенок не приживается в классе, коллективе, плохо себя ведет, не подчиняется нормам или каким – нибудь образом отличается о других, то у него на это, конечно же, есть свои причины. И это еще не значит, что мы имеем дело с невротическим или каким – либо другим патологическим симптомом.</text:p>
      <text:p text:style-name="P8">Один и тот же ребенок может прекрасно уживаться в одной группе и совершенно не прижиться в другой. Или в этом году он может хорошо себя чувствовать в коллективе, а в следующем – нет, потому что пять старых товарищей ушли из класса и им на смену пришли новые дети. Но это не значит, что данный ребенок стал вдруг невротиком. Изменилась всего лишь ситуация. Может быть, агрессивно настроенный ребенок переживает дома серьезные проблемы.</text:p>
      <text:p text:style-name="P8"><text:soft-page-break/>Рекомендации родителям по профилактике и коррекции детской агрессивности:</text:p>
      <text:list xml:id="list33554919" text:style-name="L3">
        <text:list-item>
          <text:p text:style-name="P3">сказкотерапия;</text:p>
        </text:list-item>
        <text:list-item>
          <text:p text:style-name="P3">психотехнические освобождающие игры;</text:p>
        </text:list-item>
        <text:list-item>
          <text:p text:style-name="P3">режиссерские игры;</text:p>
        </text:list-item>
      </text:list>
      <text:p text:style-name="P8">Давайте рассмотрим содержание предложенных методических приемов.</text:p>
      <text:p text:style-name="P9"><text:span text:style-name="T6">Сказкотерапия –</text:span><text:span text:style-name="T1">это чтение литературных произведений, в которых раскрывается сила добра и слабость зла.</text:span></text:p>
      <text:p text:style-name="P9"><text:span text:style-name="T6">Психотехнические освобождающие игры </text:span><text:span text:style-name="T1">направлены на ослабление внутренней агрессивной напряженности ребенка, на осознание им своих враждебных переживаний, приобретение эмоциональной и поведенческой стабильности. Освобождающие игры ( типа всевозможных «бросалок», «кричалок») – это своеобразный канал для выпуска разрушительной энергии в социально приемлемой форме.</text:span></text:p>
      <text:p text:style-name="P9"><text:span text:style-name="T2">VI. Решение собрания</text:span></text:p>
      <text:p text:style-name="P10">- Наша встреча подходит к концу. Очень хочется, чтобы она оказалась для вас полезной, заставила задуматься</text:p>
      <text:p text:style-name="P10">Вот несколько советов:</text:p>
      <text:list xml:id="list33547563" text:style-name="L4">
        <text:list-item>
          <text:p text:style-name="P4">Учитесь слышать своих детей.</text:p>
        </text:list-item>
        <text:list-item>
          <text:p text:style-name="P4">Старайтесь сделать так, чтобы только вы, родители, снимали их эмоциональное напряжение</text:p>
        </text:list-item>
        <text:list-item>
          <text:p text:style-name="P4">Не запрещайте детям выражать свои отрицательные чувства.</text:p>
        </text:list-item>
        <text:list-item>
          <text:p text:style-name="P4">Умейте принять и любить их такими, какие они есть.</text:p>
        </text:list-item>
      </text:list>
      <text:p text:style-name="P11"/>
      <text:p text:style-name="P11"/>
      <text:p text:style-name="P11"/>
      <text:p text:style-name="P11"/>
      <text:p text:style-name="Text_20_body"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" svg:font-family="Arial"/>
    <style:font-face style:name="Mangal1" svg:font-family="Mangal"/>
    <style:font-face style:name="OpenSymbol" svg:font-family="OpenSymbol"/>
    <style:font-face style:name="Tahoma" svg:font-family="Tahoma, Geneva, sans-serif"/>
    <style:font-face style:name="Times New Roman" svg:font-family="'Times New Roman', serif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Arial" fo:font-size="10pt" fo:language="ru" fo:country="RU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="Arial"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Arial" fo:font-size="10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style:font-name-complex="Mangal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6-02-25T13:36:20.38</meta:creation-date>
    <meta:document-statistic meta:table-count="0" meta:image-count="0" meta:object-count="0" meta:page-count="3" meta:paragraph-count="57" meta:word-count="867" meta:character-count="6332"/>
    <dc:date>2016-02-25T13:41:05.74</dc:date>
    <meta:editing-duration>PT4M46S</meta:editing-duration>
    <meta:editing-cycles>1</meta:editing-cycles>
    <meta:generator>OpenOffice.org/3.3$Win32 OpenOffice.org_project/330m20$Build-9567</meta:generator>
  </office:meta>
</office:document-meta>
</file>