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Grande" svg:font-family="'Lucida Grande', Arial, Helvetica, sans-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.265cm" fo:margin-bottom="0.265cm" style:contextual-spacing="false" style:line-height-at-least="0.476cm" fo:text-align="start" style:justify-single-word="false" fo:widows="1" fo:text-indent="0cm" style:auto-text-indent="false" fo:padding="0cm" fo:border="none"/>
    </style:style>
    <style:style style:name="T1" style:family="text">
      <style:text-properties fo:font-variant="normal" fo:text-transform="none" fo:color="#333333" style:font-name="Lucida Grande" fo:font-size="9pt" fo:letter-spacing="normal" fo:font-style="normal" fo:font-weight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Strong_20_Emphasis"><text:span text:style-name="T1">1</text:span></text:span><text:span text:style-name="T1">.  </text:span><text:span text:style-name="Emphasis"><text:span text:style-name="T1">Ваш ребёнок любит пошалить, хлопот с ним бывает достаточно - то вернётся домой с синяком, то с разорванной штаниной...</text:span></text:span><text:span text:style-name="T1"><text:line-break/>A. Вы расспрашиваете, что случилось, зашиваете штаны, если нужно, компресс - 3 очка. Б. Оказываете помощь ребёнку, но при этом постоянно внушаете ему, что это может плохо кончиться - 0 очков. <text:line-break/>B.  Вы делаете вид, что ничего не произошло, даёте возможность ребёнку самому справляться со случившимся - 5 очков. <text:line-break/>2.  </text:span><text:span text:style-name="Emphasis"><text:span text:style-name="T1">У вашего ребёнка есть друзья, но они не слушаются своих родителей и, по вашему мнению, они плохо воспитаны...</text:span></text:span><text:span text:style-name="T1"><text:line-break/>A</text:span><text:span text:style-name="Strong_20_Emphasis"><text:span text:style-name="T1">. </text:span></text:span><text:span text:style-name="T1">Вы беседуете с родителями друзей и просите их обратить внимание на поведение своих детей - 2 очка. <text:line-break/>Б. Вы приглашаете этих детей к себе в дом, стараетесь положительно повлиять на них - 5 очков. <text:line-break/>B.  Вы объясняете своему ребёнку, что эти друзья ему не пара - 0 очков. <text:line-break/>3.  </text:span><text:span text:style-name="Emphasis"><text:span text:style-name="T1">Ваш ребёнок хочет быть лидером во всех детских играх и, если ему это не удаётся, он пытается бунтовать...</text:span></text:span><text:span text:style-name="T1"><text:line-break/>A. Вы считаете, что умение проигрывать пойдёт ему на пользу - 0 очков. <text:line-break/>Б. Вы стараетесь ему объяснить, в чём истинная причина поражения - 3 очка. <text:line-break/>B.  Вы стараетесь ему подыграть, чтобы он непременно выиграл и не испытывал поражения - 5 очков. <text:line-break/>4.  </text:span><text:span text:style-name="Emphasis"><text:span text:style-name="T1">Вашего ребёнка трудно вечером отправить спать...</text:span></text:span><text:span text:style-name="T1"><text:line-break/>A. Вы постоянно объясняете, как важен для ребёнка сон - 3 очка. <text:line-break/>Б. Вы позволяете ребёнку не соблюдать режим, но поднимаете его всегда в одно и то же время - 5 очков. <text:line-break/>B.  Вы всегда укладываете ребёнка в одно и то же время, не принимая никаких возражений с его стороны - 0 очков. <text:line-break/>5.  </text:span><text:span text:style-name="Emphasis"><text:span text:style-name="T1">Ваш ребёнок обожает телевизор...</text:span></text:span><text:span text:style-name="T1"><text:line-break/>A. Вы разрешаете смотреть телевизор столько, сколько он захочет, без ограничений, так как считаете, что, несмотря на запреты, он всё равно будет его смотреть - 0 очков. <text:line-break/>Б. Вы говорите своему ребёнку, что ему можно смотреть и что нельзя - 2 очка. <text:line-break/>B. Вы вместе определяете круг передач, которые ребёнок может смотреть - 5 очков. <text:line-break/>6.  </text:span><text:span text:style-name="Emphasis"><text:span text:style-name="T1">Ваш</text:span></text:span><text:span text:style-name="Strong_20_Emphasis"><text:span text:style-name="T1"> </text:span></text:span><text:span text:style-name="Emphasis"><text:span text:style-name="T1">ребёнок с раннего детства за словами в карман не лезет...</text:span></text:span><text:span text:style-name="T1"> <text:line-break/>A.</text:span><text:span text:style-name="Strong_20_Emphasis"><text:span text:style-name="T1"> </text:span></text:span><text:span text:style-name="T1">Вы объясняете, что такое поведение неприлично - 5 очков. <text:line-break/>Б. Вы запрещаете своему ребёнку вести себя подобным образом - 0 очков. <text:line-break/>B. Вы поощряете своего ребёнка за приличное поведение - 3 очка. <text:line-break/>7.  </text:span><text:span text:style-name="Emphasis"><text:span text:style-name="T1">Ваш ребёнок, который ещё, по вашему мнению, так мал, уже интересуется противоположным полом...</text:span></text:span><text:span text:style-name="T1"><text:line-break/>А.</text:span><text:span text:style-name="Strong_20_Emphasis"><text:span text:style-name="T1"> </text:span></text:span><text:span text:style-name="T1">Вы пытаетесь пресечь интерес любой ценой - 0 очков. <text:line-break/>Б. Вы оставляете всё как есть, считая, что всё станет на свои места само собой - 3 очка. <text:line-break/>В. Вы абсолютно правдиво объясняете своему ребёнку взаимоотношения полов - 5 очков. <text:line-break/>8. </text:span><text:span text:style-name="Emphasis"><text:span text:style-name="T1">Вашему ребёнку иногда достаётся от сверстников...</text:span></text:span><text:span text:style-name="T1"><text:line-break/>А.</text:span><text:span text:style-name="Strong_20_Emphasis"><text:span text:style-name="T1"> </text:span></text:span><text:span text:style-name="T1">Вы учите своего ребёнка давать сдачи обидчикам - 5 очков. <text:line-break/>Б. Вы проводите профилактическую беседу с родителями и детьми таких учеников - 3 очка.<text:line-break/>В. Вы просите своего ребёнка избегать контактов с такими детьми и просите педагога помочь вам в этом - 0 очков.<text:line-break/></text:span><text:span text:style-name="Emphasis"><text:span text:style-name="T1">9. Ваш старший ребёнок достаточно часто обижает младшего...</text:span></text:span><text:span text:style-name="T1"><text:line-break/>A.</text:span><text:span text:style-name="Strong_20_Emphasis"><text:span text:style-name="T1"> </text:span></text:span><text:span text:style-name="T1">Вы не вмешиваетесь в их взаимоотношения, надеясь на то, что старший поймёт свои ошибки без подсказки - 0 очков. <text:line-break/>Б. Вы наказываете старшего ребёнка за это в присутствии младшего - 5 очков. <text:line-break/>B. Вы стараетесь уделить больше внимания младшему ребёнку независимо от их взаимоотношений со старшим - 3 очка. <text:line-break/></text:span><text:span text:style-name="Emphasis"><text:span text:style-name="T1">10. Ваш ребёнок грубит, дерётся с другими детьми, становится злым и бессердечным...</text:span></text:span><text:span text:style-name="T1"><text:line-break/>A.</text:span><text:span text:style-name="Strong_20_Emphasis"><text:span text:style-name="T1"> </text:span></text:span><text:span text:style-name="T1">Вы тоже ведёте себя по отношению к нему подобным образом, чтобы он на себе почувствовал, как плохо он себя ведёт - 0 очков. <text:line-break/>Б. Вы стараетесь влиять на него добром и лаской - 5 очков. <text:line-break/>B. Вы ищете причины такой реакции ребёнка в окружающих людях и мире: жестокие фильмы, окружение ребёнка во дворе и в классе и т.д. - 2 очка.</text:span></text:p>
      <text:p text:style-name="P1"><text:span text:style-name="T1"><text:line-break/></text:span><text:span text:style-name="Strong_20_Emphasis"><text:span text:style-name="T1">Анализ результатов теста</text:span></text:span><text:span text:style-name="T1"><text:line-break/></text:span><text:soft-page-break/><text:span text:style-name="Strong_20_Emphasis"><text:span text:style-name="Emphasis"><text:span text:style-name="T1">0-18 очков.</text:span></text:span></text:span><text:span text:style-name="Strong_20_Emphasis"><text:span text:style-name="T1"> </text:span></text:span><text:span text:style-name="T1">Вы считаете необходимым воспитывать собственного ребёнка по своему образу и подобию, считая, что он должен повторить в себе вас. Вы забываете, что ребёнок должен развиваться и формировать в себе такие качества, как самостоятельность, независимость в себе, способность к творчеству во всех его проявлениях. Если вы над этим не задумываетесь, это может привести к тому, что ребёнок, столкнувшись с взрослым миром, может в нём просто потеряться и не найти себя. Вы считаете, что опекать ребёнка просто необходимо. Ваши методы требуют осмысления и коррекции. <text:line-break/></text:span><text:span text:style-name="Strong_20_Emphasis"><text:span text:style-name="Emphasis"><text:span text:style-name="T1">19-35 очков.</text:span></text:span></text:span><text:span text:style-name="T1"> Надо отметить, что в вопросах воспитания вы стараетесь идти в ногу со временем. Вы считаете, что ребёнок должен многое постигать на собственном опыте методом проб и ошибок. Однако в своих методах воспитания вы не всегда последовательны: доверяя своему ребёнку решать самостоятельно некоторые проблемы и принимать какие-то решения, вы иногда как бы спохватываетесь и пытаетесь взять бразды правления в свои руки, что вызывает недоумение вашего ребёнка и может привести очень скоро к конфликтам и ссорам. Помните, что, однажды приняв решение, надо идти последовательно к его реализации. <text:line-break/></text:span><text:span text:style-name="Strong_20_Emphasis"><text:span text:style-name="Emphasis"><text:span text:style-name="T1">36-50 очков.</text:span></text:span></text:span><text:span text:style-name="Strong_20_Emphasis"><text:span text:style-name="T1"> </text:span></text:span><text:span text:style-name="T1">Вы осознаёте, что ребёнок не может проживать свою жизнь вашим умом, и создаёте все возможные условия для того, чтобы он мог научиться развивать собственную инициативу, логическое мышление, способность к анализу с событий и явлений. Вы не отстраняетесь от воспитания своего ребёнка, а идёте рядом с ним, наблюдая за тем, как он строит свои отношения с близкими людьми, одноклассниками, педагогами. Вы учите своего ребёнка не только осознавать свои ошибки, принимать их на свой счёт, но и создаёте условия для их самостоятельного исправления. Вам нравиться видеть рядом подрастающего умного человека, который старается мыслить самостоятельно и ответственно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Lucida Grande" svg:font-family="'Lucida Grande', Arial, Helvetica, sans-serif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2-11T21:34:30.18</meta:creation-date>
    <dc:date>2016-02-11T21:35:14.92</dc:date>
    <meta:editing-duration>P0D</meta:editing-duration>
    <meta:editing-cycles>1</meta:editing-cycles>
    <meta:document-statistic meta:table-count="0" meta:image-count="0" meta:object-count="0" meta:page-count="2" meta:paragraph-count="2" meta:word-count="871" meta:character-count="5423" meta:non-whitespace-character-count="4513"/>
    <meta:generator>LibreOffice/3.6$Windows_x86 LibreOffice_project/58f22d5-270d05a-e2abed1-ea17a85-9b5702</meta:generator>
  </office:meta>
</office:document-meta>
</file>